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Century Gothic" svg:font-family="&quot;Century Gothic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Century Gothic" style:font-name-asian="Century Gothic" style:font-name-complex="Century Gothic"/>
    </style:style>
    <style:style style:name="ce3" style:family="table-cell" style:parent-style-name="Migliaia" style:data-style-name="N35"/>
    <style:style style:name="ce4" style:family="table-cell" style:parent-style-name="Default" style:data-style-name="N0">
      <style:table-cell-properties fo:background-color="#BFBFBF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5" style:family="table-cell" style:parent-style-name="Migliaia" style:data-style-name="N35">
      <style:table-cell-properties fo:background-color="transparent"/>
      <style:text-properties style:font-name="Century Gothic" style:font-name-asian="Century Gothic" style:font-name-complex="Century Gothic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7" style:family="table-cell" style:parent-style-name="Migliaia" style:data-style-name="N35">
      <style:table-cell-properties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="thin solid #000000" fo:background-color="#BFBFBF"/>
      <style:text-properties style:font-name="Century Gothic" style:font-name-asian="Century Gothic" style:font-name-complex="Century Gothic" fo:font-size="9pt" style:font-size-asian="9pt" style:font-size-complex="9pt"/>
    </style:style>
    <style:style style:name="ce10" style:family="table-cell" style:parent-style-name="Migliaia" style:data-style-name="N35">
      <style:table-cell-properties fo:border="thin solid #000000" fo:background-color="#BFBFBF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="thin solid #000000"/>
      <style:text-properties style:font-name="Century Gothic" style:font-name-asian="Century Gothic" style:font-name-complex="Century Gothic"/>
    </style:style>
    <style:style style:name="ce12" style:family="table-cell" style:parent-style-name="Default" style:data-style-name="N0">
      <style:table-cell-properties fo:border="thin solid #000000" fo:background-color="#BFBFBF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13" style:family="table-cell" style:parent-style-name="Migliaia" style:data-style-name="N35">
      <style:table-cell-properties fo:border="thin solid #000000" fo:background-color="#BFBFBF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14" style:family="table-cell" style:parent-style-name="Migliaia" style:data-style-name="N35">
      <style:text-properties style:font-name="Century Gothic" style:font-name-asian="Century Gothic" style:font-name-complex="Century Gothic"/>
    </style:style>
    <style:style style:name="ce15" style:family="table-cell" style:parent-style-name="Migliaia" style:data-style-name="N35">
      <style:table-cell-properties fo:border="thin solid #000000" fo:background-color="#BFBFBF"/>
      <style:text-properties style:font-name="Century Gothic" style:font-name-asian="Century Gothic" style:font-name-complex="Century Gothic" fo:font-size="9pt" style:font-size-asian="9pt" style:font-size-complex="9pt"/>
    </style:style>
    <style:style style:name="ce16" style:family="table-cell" style:parent-style-name="Default" style:data-style-name="N36"/>
    <style:style style:name="ce17" style:family="table-cell" style:parent-style-name="Default" style:data-style-name="N0">
      <style:text-properties fo:color="#000000" style:font-name="Century Gothic" style:font-name-asian="Century Gothic" style:font-name-complex="Century Gothic"/>
    </style:style>
    <style:style style:name="ce18" style:family="table-cell" style:parent-style-name="Default" style:data-style-name="N0">
      <style:table-cell-properties fo:border="thin solid #000000"/>
      <style:text-properties fo:color="#000000" style:font-name="Century Gothic" style:font-name-asian="Century Gothic" style:font-name-complex="Century Gothic"/>
    </style:style>
    <style:style style:name="ce19" style:family="table-cell" style:parent-style-name="Default" style:data-style-name="N35"/>
    <style:style style:name="ce20" style:family="table-cell" style:parent-style-name="Migliaia" style:data-style-name="N35">
      <style:table-cell-properties fo:border="thin solid #000000" fo:background-color="transparent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21" style:family="table-cell" style:parent-style-name="Default" style:data-style-name="N4">
      <style:table-cell-properties fo:border="thin solid #000000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22" style:family="table-cell" style:parent-style-name="Migliaia" style:data-style-name="N35">
      <style:table-cell-properties fo:border="thin solid #000000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entury Gothic" style:font-name-asian="Century Gothic" style:font-name-complex="Century Gothic" fo:font-size="8pt" style:font-size-asian="8pt" style:font-size-complex="8pt"/>
    </style:style>
    <style:style style:name="co1" style:family="table-column">
      <style:table-column-properties fo:break-before="auto" style:column-width="16.6422916666667cm" style:use-optimal-column-width="true"/>
    </style:style>
    <style:style style:name="co2" style:family="table-column">
      <style:table-column-properties fo:break-before="auto" style:column-width="3.62479166666667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72520833333333cm" style:use-optimal-column-width="true"/>
    </style:style>
    <style:style style:name="co6" style:family="table-column">
      <style:table-column-properties fo:break-before="auto" style:column-width="4.89479166666667cm"/>
    </style:style>
    <style:style style:name="co7" style:family="table-column">
      <style:table-column-properties fo:break-before="auto" style:column-width="2.857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8.25pt" style:use-optimal-row-height="false" fo:break-before="auto"/>
    </style:style>
    <style:style style:name="ro5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_TRIMESTRE_2025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4" table:number-columns-repeated="16377" table:default-cell-style-name="ce1"/>
        <table:table-row table:style-name="ro1">
          <table:table-cell office:value-type="string" table:style-name="ce2">
            <text:p>Art. 17, comma 2 - d.lgs. 33/2013: Costo del personale non a tempo indeterminato</text:p>
          </table:table-cell>
          <table:table-cell table:style-name="ce3"/>
          <table:table-cell table:number-columns-repeated="16382" table:style-name="ce1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4">
            <text:p>TRIMESTRE: 2°- 2025</text:p>
          </table:table-cell>
          <table:table-cell table:style-name="ce5"/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">
            <text:p>Personale tecnico amministrativo non a tempo indeterminato<text:s text:c="2"/></text:p>
          </table:table-cell>
          <table:table-cell table:style-name="ce7"/>
          <table:table-cell table:number-columns-repeated="3" table:style-name="ce8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23">
            <text:p>Trattamento fisso e accessorio pagato nel trimestre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table:style-name="ce1"/>
          <table:table-cell table:style-name="ce3"/>
          <table:table-cell table:number-columns-repeated="16382" table:style-name="ce1"/>
        </table:table-row>
        <table:table-row table:style-name="ro3">
          <table:table-cell office:value-type="string" table:style-name="ce9">
            <text:p>Categoria:</text:p>
          </table:table-cell>
          <table:table-cell office:value-type="string" table:style-name="ce10">
            <text:p>costo lordo amm.ne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B</text:p>
          </table:table-cell>
          <table:table-cell office:value-type="float" office:value="53053.2" table:style-name="ce20">
            <text:p><text:s/>53.053,20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C</text:p>
          </table:table-cell>
          <table:table-cell office:value-type="float" office:value="575853.9" table:style-name="ce20">
            <text:p><text:s/>575.853,90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D</text:p>
          </table:table-cell>
          <table:table-cell office:value-type="float" office:value="130457.51" table:style-name="ce20">
            <text:p><text:s/>130.457,51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EP</text:p>
          </table:table-cell>
          <table:table-cell office:value-type="float" office:value="0" table:style-name="ce20">
            <text:p><text:s/>-<text:s text:c="3"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2">
            <text:p>totale complessivo</text:p>
          </table:table-cell>
          <table:table-cell office:value-type="float" office:value="759364.61" table:formula="of:=SUM([.B10:.B13])" table:style-name="ce13">
            <text:p><text:s/>759.364,61<text:s/>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5">
          <table:table-cell table:style-name="ce1"/>
          <table:table-cell table:style-name="ce3"/>
          <table:table-cell table:number-columns-repeated="16382" table:style-name="ce1"/>
        </table:table-row>
        <table:table-row table:style-name="ro5">
          <table:table-cell office:value-type="string" table:style-name="ce2">
            <text:p>Altro personale a tempo non indeterminato</text:p>
          </table:table-cell>
          <table:table-cell table:style-name="ce14"/>
          <table:table-cell table:number-columns-repeated="16382" table:style-name="ce1"/>
        </table:table-row>
        <table:table-row table:style-name="ro5">
          <table:table-cell table:style-name="ce2"/>
          <table:table-cell table:style-name="ce14"/>
          <table:table-cell table:number-columns-repeated="16382" table:style-name="ce1"/>
        </table:table-row>
        <table:table-row table:style-name="ro3">
          <table:table-cell office:value-type="string" table:style-name="ce9">
            <text:p>Ruolo</text:p>
          </table:table-cell>
          <table:table-cell office:value-type="string" table:style-name="ce15">
            <text:p>costo lordo amm.ne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Direttore Generale</text:p>
          </table:table-cell>
          <table:table-cell office:value-type="float" office:value="57374.49" table:style-name="ce21">
            <text:p>57.374,49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Dirigenti II fascia a tempo determinato</text:p>
          </table:table-cell>
          <table:table-cell office:value-type="float" office:value="0" table:formula="of:=-[.F21]" table:style-name="ce22">
            <text:p><text:s/>-<text:s text:c="3"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Collaboratori esperti linguistici a tempo determinato</text:p>
          </table:table-cell>
          <table:table-cell office:value-type="float" office:value="20473.95" table:style-name="ce20">
            <text:p><text:s/>20.473,95<text:s/></text:p>
          </table:table-cell>
          <table:table-cell table:number-columns-repeated="3" table:style-name="ce1"/>
          <table:table-cell table:style-name="ce16"/>
          <table:table-cell table:number-columns-repeated="16378"/>
        </table:table-row>
        <table:table-row table:style-name="ro1">
          <table:table-cell office:value-type="string" table:style-name="ce11">
            <text:p>Prof.Straord.t.det. <text:s/>(L.230 del 4/11/2005, comma 12)</text:p>
          </table:table-cell>
          <table:table-cell office:value-type="float" office:value="0" table:style-name="ce20">
            <text:p><text:s/>-<text:s text:c="3"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7">
            <text:p>Professore Associato da altro Ateneo (Legge 240/10, Art.6, Comma 11)</text:p>
          </table:table-cell>
          <table:table-cell office:value-type="float" office:value="0" table:style-name="ce20">
            <text:p><text:s/>-<text:s text:c="3"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Ricercatore a tempo determinato (Legge 230 del 4/11/2005, comma 14)</text:p>
          </table:table-cell>
          <table:table-cell office:value-type="float" office:value="0" table:style-name="ce20">
            <text:p><text:s/>-<text:s text:c="3"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Ricercatore t.det. Tipo A (Legge 240/10, art. 24, comma 3)</text:p>
          </table:table-cell>
          <table:table-cell office:value-type="float" office:value="2512270.41" table:style-name="ce20">
            <text:p><text:s/>2.512.270,41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Ricercatore t.det. Tipo B (Legge 240/10, art. 24, comma 3)</text:p>
          </table:table-cell>
          <table:table-cell office:value-type="float" office:value="2477431.96" table:style-name="ce20">
            <text:p><text:s/>2.477.431,96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Ricercatore a t.d art. 24 c.3 L.240/2010, L.79/2022 <text:s/>(RTT)</text:p>
          </table:table-cell>
          <table:table-cell office:value-type="float" office:value="931218.12" table:style-name="ce20">
            <text:p><text:s/>931.218,12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Contratto di ricerca art. 22 L. 240/2010 (RR)</text:p>
          </table:table-cell>
          <table:table-cell office:value-type="float" office:value="33140.550000000003" table:style-name="ce20">
            <text:p><text:s/>33.140,55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Tecnologi a tempo determinato art. 24-bis Legge 240/2010</text:p>
          </table:table-cell>
          <table:table-cell office:value-type="float" office:value="317525.78000000003" table:style-name="ce20">
            <text:p><text:s/>317.525,78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2">
            <text:p>totale complessivo</text:p>
          </table:table-cell>
          <table:table-cell office:value-type="float" office:value="6349435.2600000007" table:formula="of:=SUM([.B20:.B30])" table:style-name="ce13">
            <text:p><text:s/>6.349.435,26<text:s/></text:p>
          </table:table-cell>
          <table:table-cell table:number-columns-repeated="3" table:style-name="ce1"/>
          <table:table-cell table:style-name="ce16"/>
          <table:table-cell table:number-columns-repeated="16378"/>
        </table:table-row>
        <table:table-row table:style-name="ro2">
          <table:table-cell table:style-name="ce1"/>
          <table:table-cell table:style-name="ce3"/>
          <table:table-cell table:number-columns-repeated="2" table:style-name="ce1"/>
          <table:table-cell table:style-name="ce16"/>
          <table:table-cell table:style-name="ce19"/>
          <table:table-cell table:number-columns-repeated="16378"/>
        </table:table-row>
        <table:table-row table:style-name="ro2">
          <table:table-cell table:number-columns-repeated="5"/>
          <table:table-cell table:style-name="ce16"/>
          <table:table-cell table:number-columns-repeated="16378"/>
        </table:table-row>
        <table:table-row table:number-rows-repeated="104854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Century Gothic" svg:font-family="&quot;Century Gothic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85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029</meta:generator>
    <meta:initial-creator>Valentina Trama</meta:initial-creator>
    <dc:creator>Alessandra Sommovigo</dc:creator>
    <meta:creation-date>2025-04-09T06:26:32Z</meta:creation-date>
    <dc:date>2025-07-18T11:31:36Z</dc:date>
    <meta:print-date>2025-04-09T08:38:45Z</meta:print-date>
  </office:meta>
</office:document-meta>
</file>