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entury Gothic" style:font-name-asian="Century Gothic" style:font-name-complex="Century Gothic"/>
    </style:style>
    <style:style style:name="ce3" style:family="table-cell" style:parent-style-name="Migliaia" style:data-style-name="N35"/>
    <style:style style:name="ce4" style:family="table-cell" style:parent-style-name="Default" style:data-style-name="N0">
      <style:table-cell-properties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5" style:family="table-cell" style:parent-style-name="Migliaia" style:data-style-name="N35">
      <style:table-cell-properties fo:background-color="transparent"/>
      <style:text-properties style:font-name="Century Gothic" style:font-name-asian="Century Gothic" style:font-name-complex="Century Gothic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7" style:family="table-cell" style:parent-style-name="Migliaia" style:data-style-name="N35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fo:background-color="#BFBFBF"/>
      <style:text-properties style:font-name="Century Gothic" style:font-name-asian="Century Gothic" style:font-name-complex="Century Gothic" fo:font-size="9pt" style:font-size-asian="9pt" style:font-size-complex="9pt"/>
    </style:style>
    <style:style style:name="ce10" style:family="table-cell" style:parent-style-name="Migliaia" style:data-style-name="N35">
      <style:table-cell-properties fo:border="thin solid #000000" fo:background-color="#BFBFBF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/>
      <style:text-properties style:font-name="Century Gothic" style:font-name-asian="Century Gothic" style:font-name-complex="Century Gothic"/>
    </style:style>
    <style:style style:name="ce12" style:family="table-cell" style:parent-style-name="Default" style:data-style-name="N0">
      <style:table-cell-properties fo:border="thin solid #000000"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13" style:family="table-cell" style:parent-style-name="Migliaia" style:data-style-name="N35">
      <style:table-cell-properties fo:border="thin solid #000000" fo:background-color="#BFBFBF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14" style:family="table-cell" style:parent-style-name="Migliaia" style:data-style-name="N35">
      <style:text-properties style:font-name="Century Gothic" style:font-name-asian="Century Gothic" style:font-name-complex="Century Gothic"/>
    </style:style>
    <style:style style:name="ce15" style:family="table-cell" style:parent-style-name="Migliaia" style:data-style-name="N35">
      <style:table-cell-properties fo:border="thin solid #000000" fo:background-color="#BFBFBF"/>
      <style:text-properties style:font-name="Century Gothic" style:font-name-asian="Century Gothic" style:font-name-complex="Century Gothic" fo:font-size="9pt" style:font-size-asian="9pt" style:font-size-complex="9pt"/>
    </style:style>
    <style:style style:name="ce16" style:family="table-cell" style:parent-style-name="Default" style:data-style-name="N36"/>
    <style:style style:name="ce17" style:family="table-cell" style:parent-style-name="Default" style:data-style-name="N0">
      <style:text-properties fo:color="#000000" style:font-name="Century Gothic" style:font-name-asian="Century Gothic" style:font-name-complex="Century Gothic"/>
    </style:style>
    <style:style style:name="ce18" style:family="table-cell" style:parent-style-name="Default" style:data-style-name="N0">
      <style:table-cell-properties fo:border="thin solid #000000"/>
      <style:text-properties fo:color="#000000" style:font-name="Century Gothic" style:font-name-asian="Century Gothic" style:font-name-complex="Century Gothic"/>
    </style:style>
    <style:style style:name="ce19" style:family="table-cell" style:parent-style-name="Default" style:data-style-name="N35"/>
    <style:style style:name="ce20" style:family="table-cell" style:parent-style-name="Migliaia" style:data-style-name="N35">
      <style:table-cell-properties fo:border="thin solid #000000" fo:background-color="transparent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1" style:family="table-cell" style:parent-style-name="Default" style:data-style-name="N4">
      <style:table-cell-properties fo:border="thin solid #000000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2" style:family="table-cell" style:parent-style-name="Migliaia" style:data-style-name="N35">
      <style:table-cell-properties fo:border="thin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fo:font-size="8pt" style:font-size-asian="8pt" style:font-size-complex="8pt"/>
    </style:style>
    <style:style style:name="co1" style:family="table-column">
      <style:table-column-properties fo:break-before="auto" style:column-width="16.6422916666667cm" style:use-optimal-column-width="true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72520833333333cm" style:use-optimal-column-width="true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2.85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8.25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TRIMESTRE_2026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77" table:default-cell-style-name="ce1"/>
        <table:table-row table:style-name="ro1">
          <table:table-cell office:value-type="string" table:style-name="ce2">
            <text:p>Art. 17, comma 2 - d.lgs. 33/2013: Costo del personale non a tempo indeterminato</text:p>
          </table:table-cell>
          <table:table-cell table:style-name="ce3"/>
          <table:table-cell table:number-columns-repeated="16382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4">
            <text:p>TRIMESTRE: 1°- 2026</text:p>
          </table:table-cell>
          <table:table-cell table:style-name="ce5"/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6">
            <text:p>Personale tecnico amministrativo non a tempo indeterminato<text:s text:c="2"/></text:p>
          </table:table-cell>
          <table:table-cell table:style-name="ce7"/>
          <table:table-cell table:number-columns-repeated="3" table:style-name="ce8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4">
            <text:p>Trattamento fisso e accessorio pagato nel trimestre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table:style-name="ce1"/>
          <table:table-cell table:style-name="ce3"/>
          <table:table-cell table:number-columns-repeated="16382" table:style-name="ce1"/>
        </table:table-row>
        <table:table-row table:style-name="ro3">
          <table:table-cell office:value-type="string" table:style-name="ce9">
            <text:p>Categoria:</text:p>
          </table:table-cell>
          <table:table-cell office:value-type="string" table:style-name="ce10">
            <text:p>costo lordo amm.n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B</text:p>
          </table:table-cell>
          <table:table-cell office:value-type="float" office:value="58152.23" table:style-name="ce20">
            <text:p><text:s/>58.152,23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C</text:p>
          </table:table-cell>
          <table:table-cell office:value-type="float" office:value="824612" table:style-name="ce20">
            <text:p><text:s/>824.612,00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</text:p>
          </table:table-cell>
          <table:table-cell office:value-type="float" office:value="155088.59" table:style-name="ce20">
            <text:p><text:s/>155.088,59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EP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2">
            <text:p>totale complessivo</text:p>
          </table:table-cell>
          <table:table-cell office:value-type="float" office:value="1037852.82" table:formula="of:=SUM([.B10:.B13])" table:style-name="ce13">
            <text:p><text:s/>1.037.852,82<text:s/>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1"/>
          <table:table-cell table:style-name="ce3"/>
          <table:table-cell table:number-columns-repeated="16382" table:style-name="ce1"/>
        </table:table-row>
        <table:table-row table:style-name="ro5">
          <table:table-cell office:value-type="string" table:style-name="ce2">
            <text:p>Altro personale a tempo non indeterminato</text:p>
          </table:table-cell>
          <table:table-cell table:style-name="ce14"/>
          <table:table-cell table:number-columns-repeated="16382" table:style-name="ce1"/>
        </table:table-row>
        <table:table-row table:style-name="ro5">
          <table:table-cell table:style-name="ce2"/>
          <table:table-cell table:style-name="ce14"/>
          <table:table-cell table:number-columns-repeated="16382" table:style-name="ce1"/>
        </table:table-row>
        <table:table-row table:style-name="ro3">
          <table:table-cell office:value-type="string" table:style-name="ce9">
            <text:p>Ruolo</text:p>
          </table:table-cell>
          <table:table-cell office:value-type="string" table:style-name="ce15">
            <text:p>costo lordo amm.n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irettore Generale</text:p>
          </table:table-cell>
          <table:table-cell office:value-type="float" office:value="97679.44" table:style-name="ce21">
            <text:p>97.679,44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Dirigenti II fascia a tempo determinato</text:p>
          </table:table-cell>
          <table:table-cell office:value-type="float" office:value="0" table:formula="of:=-[.F21]" table:style-name="ce22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1">
            <text:p>Collaboratori esperti linguistici a tempo determinato</text:p>
          </table:table-cell>
          <table:table-cell office:value-type="float" office:value="16416.29" table:style-name="ce20">
            <text:p><text:s/>16.416,29<text:s/></text:p>
          </table:table-cell>
          <table:table-cell table:number-columns-repeated="3" table:style-name="ce1"/>
          <table:table-cell table:style-name="ce16"/>
          <table:table-cell table:number-columns-repeated="16378"/>
        </table:table-row>
        <table:table-row table:style-name="ro1">
          <table:table-cell office:value-type="string" table:style-name="ce11">
            <text:p>Prof.Straord.t.det. <text:s/>(L.230 del 4/11/2005, comma 12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7">
            <text:p>Professore Associato da altro Ateneo (Legge 240/10, Art.6, Comma 11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a tempo determinato (Legge 230 del 4/11/2005, comma 14)</text:p>
          </table:table-cell>
          <table:table-cell office:value-type="float" office:value="0" table:style-name="ce20">
            <text:p><text:s/>-<text:s text:c="3"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t.det. Tipo A (Legge 240/10, art. 24, comma 3)</text:p>
          </table:table-cell>
          <table:table-cell office:value-type="float" office:value="2295768.64" table:style-name="ce20">
            <text:p><text:s/>2.295.768,64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t.det. Tipo B (Legge 240/10, art. 24, comma 3)</text:p>
          </table:table-cell>
          <table:table-cell office:value-type="float" office:value="1624097.4" table:style-name="ce20">
            <text:p><text:s/>1.624.097,40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Ricercatore a t.d art. 24 c.3 L.240/2010, L.79/2022 <text:s/>(RTT)</text:p>
          </table:table-cell>
          <table:table-cell office:value-type="float" office:value="1244136.31" table:style-name="ce20">
            <text:p><text:s/>1.244.136,31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Contratto di ricerca art. 22 L. 240/2010 (RR)</text:p>
          </table:table-cell>
          <table:table-cell office:value-type="float" office:value="498760.97" table:style-name="ce20">
            <text:p><text:s/>498.760,97<text:s/>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8">
            <text:p>Tecnologi a tempo determinato art. 24-bis Legge 240/2010</text:p>
          </table:table-cell>
          <table:table-cell office:value-type="float" office:value="363484.09" table:style-name="ce20">
            <text:p><text:s/>363.484,09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2">
            <text:p>totale complessivo</text:p>
          </table:table-cell>
          <table:table-cell office:value-type="float" office:value="6140343.1399999997" table:formula="of:=SUM([.B20:.B30])" table:style-name="ce13">
            <text:p><text:s/>6.140.343,14<text:s/></text:p>
          </table:table-cell>
          <table:table-cell table:number-columns-repeated="3" table:style-name="ce1"/>
          <table:table-cell table:style-name="ce16"/>
          <table:table-cell table:number-columns-repeated="16378"/>
        </table:table-row>
        <table:table-row table:style-name="ro2">
          <table:table-cell table:style-name="ce1"/>
          <table:table-cell table:style-name="ce3"/>
          <table:table-cell table:number-columns-repeated="2" table:style-name="ce1"/>
          <table:table-cell table:style-name="ce16"/>
          <table:table-cell table:style-name="ce19"/>
          <table:table-cell table:number-columns-repeated="16378"/>
        </table:table-row>
        <table:table-row table:style-name="ro2">
          <table:table-cell table:style-name="ce1"/>
          <table:table-cell table:style-name="ce3"/>
          <table:table-cell table:number-columns-repeated="3" table:style-name="ce1"/>
          <table:table-cell table:style-name="ce16"/>
          <table:table-cell table:number-columns-repeated="16378"/>
        </table:table-row>
        <table:table-row table:style-name="ro2">
          <table:table-cell table:style-name="ce23"/>
          <table:table-cell table:style-name="ce3"/>
          <table:table-cell table:number-columns-repeated="16382" table:style-name="ce1"/>
        </table:table-row>
        <table:table-row table:number-rows-repeated="104854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029</meta:generator>
    <meta:initial-creator>Valentina Trama</meta:initial-creator>
    <dc:creator>Alessandra Sommovigo</dc:creator>
    <meta:creation-date>2025-04-09T06:26:32Z</meta:creation-date>
    <dc:date>2026-05-12T06:22:21Z</dc:date>
    <meta:print-date>2026-05-11T07:05:37Z</meta:print-date>
  </office:meta>
</office:document-meta>
</file>